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6eb82cba34dac7bcf0b58e18f91abc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f56eb82cba34dac7bcf0b58e18f91abc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asterbox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sterbox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